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оцентр-на-ленинградском-проспекте-изменит-режим-работы-на-новогодние-каникулы"/>Экоцентр на Ленинградском проспекте изменит режим работы на новогодние каникулы<text:bookmark-end text:name="экоцентр-на-ленинградском-проспекте-изменит-режим-работы-на-новогодние-каникулы"/></text:h>
      <text:p text:style-name="First_20_paragraph">25.12.2020</text:p>
      <text:p text:style-name="Text_20_body"><text:line-break/>Экоцентр «Сборка» на Ленинградском проспекте огласил новый временный режим работы на период новогодних каникул. Об этом в организации сообщили на своей официальной странице в социальной сети.</text:p>
      <text:p text:style-name="Text_20_body">До 30-го декабря «Сборка» будет работать в обычном режиме, а в последний день уходящего года с 11 утра до 13 часов дня. Выходные дни у организации будут 1-го и 2-го января. С 3-го по 6-е января экоцентр будет работать с 13 часов дня до 18 часов вечера.</text:p>
      <text:p text:style-name="Text_20_body">«С 3-го по 6-е января работают наши магазины. Можно привозить вторсырье и раскладывать его самостоятельно по контейнерам. На месте не будет дежурного администратора зоны приема, который сможет подсказать (особо острые вопросы можно задать заранее в наших чатах)», — говорится в сообщении.</text:p>
      <text:p text:style-name="Text_20_body">К привычному графику работы экоцентр вернется с 7-го января: в будние дни с 14:00 до 21:00, в выходные дни с 11:00 до 20:00).</text:p>
      <text:p text:style-name="Text_20_body"><text:line-break/></text:p>
      <text:p text:style-name="Text_20_body">Адрес страницы: <text:a xlink:type="simple" xlink:href="http://aeroport.mos.ru/presscenter/news/detail/9584203.html" office:name=""><text:span text:style-name="Definition">http://aeroport.mos.ru/presscenter/news/detail/9584203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6T13:37:58Z</meta:creation-date>
    <dc:date>2025-02-26T13:37:58Z</dc:date>
  </office:meta>
</office:document-meta>
</file>