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16-году-в-районе-аэропорт-заменили-33-лифта-в-многоквартирных-домах"/>В 2016 году в районе Аэропорт заменили 33 лифта в многоквартирных домах<text:bookmark-end text:name="в-2016-году-в-районе-аэропорт-заменили-33-лифта-в-многоквартирных-домах"/></text:h>
      <text:p text:style-name="First_20_paragraph">30.12.2016</text:p>
      <text:p text:style-name="Text_20_body">В 2016 году несколько многоквартирных домов района Аэропорт вошли в краткосрочную программу капитального ремонта многоквартирных домов. Реализация региональной программы позволила начать производить замену лифтового оборудования, достигшего предельных нормативных сроков эксплуатации в домах.</text:p>
      <text:p text:style-name="Text_20_body"><text:line-break/></text:p>
      <text:p text:style-name="Text_20_body">В этом году лифтовое оборудование было заменено в 8 многоквартирных домах района. Новые лифты установили в доме на Ленинградском проспекте, на улице Степана Супруна, Петровско-Разумовской аллеи, улицы Усиевича.</text:p>
      <text:p text:style-name="Text_20_body"><text:line-break/></text:p>
      <text:p text:style-name="Text_20_body">В общей сложности в домах установили 33 новых лифта.</text:p>
      <text:p text:style-name="Text_20_body"><text:line-break/></text:p>
      <text:p text:style-name="Text_20_body">В 2017 году запланировано провести работы по замене лифтового оборудования в 2 многоквартирных домах района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Фото: Агентство городских новостей "Москва"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4566909.html" office:name=""><text:span text:style-name="Definition">http://aeroport.mos.ru/presscenter/news/detail/4566909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01:55:22Z</meta:creation-date>
    <dc:date>2023-08-18T01:55:22Z</dc:date>
  </office:meta>
</office:document-meta>
</file>