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ое-центральное-кольцо-будет-работать-в-новогоднюю-ночь"/>Московское центральное кольцо будет работать в новогоднюю ночь<text:bookmark-end text:name="московское-центральное-кольцо-будет-работать-в-новогоднюю-ночь"/></text:h>
      <text:p text:style-name="First_20_paragraph">20.12.2016</text:p>
      <text:p text:style-name="Text_20_body">Впервые в новогоднюю ночь в Москве будет работать общественный транспорт. Пассажиры смогут с комфортом воспользоваться Московским метрополитеном и Московским центральным кольцом. В новогоднюю ночь поездка по МЦК будут передвигаться с интервалом в 12 минут. Об этом сообщает <text:a xlink:type="simple" xlink:href="http://petrovskipark.ru" office:name=""><text:span text:style-name="Definition">информационный портал районной газеты «Петровский парк».</text:span></text:a></text:p>
      <text:p text:style-name="Text_20_body">«В новогоднюю ночь «ласточки» устроят на МЦК настоящий праздничный хоровод и будут кружить для пассажиров всю ночь. Интервал между поездами составит 12 минут. Надеемся, теперь москвичам и гостям столицы будет легче встретиться с друзьями, добраться до близких и родных», – отмечается в сообщении.</text:p>
      <text:p text:style-name="Text_20_body"><text:line-break/></text:p>
      <text:p text:style-name="Text_20_body"><text:span text:style-name="T1">Фото: Агентство городских новостей "Москва"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4484989.html" office:name=""><text:span text:style-name="Definition">http://aeroport.mos.ru/presscenter/news/detail/4484989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30T08:51:17Z</meta:creation-date>
    <dc:date>2024-08-30T08:51:17Z</dc:date>
  </office:meta>
</office:document-meta>
</file>