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оручению-собянина-расширен-список-работ-по-программе-капремонта"/>По поручению Собянина расширен список работ по программе капремонта<text:bookmark-end text:name="по-поручению-собянина-расширен-список-работ-по-программе-капремонта"/></text:h>
      <text:p text:style-name="First_20_paragraph">20.12.2016</text:p>
      <text:p text:style-name="Text_20_body">Мэр Москвы Сергей Собянин провел заседание Президиума Правительства Москвы. В ходе заседания Сергей Собянин сообщил, что список работ по капитальному ремонту многоквартирных домов города будет расширен.</text:p>
      <text:p text:style-name="Text_20_body">«Предлагается внести некое изменение в программу капитального ремонта. Включить туда ремонт оконных блоков в подъездах, ускорить замену лифтов городских, таким образом, чтобы к концу следующего года у нас уже вообще не было лифтов со сроком службы более 25 лет. Потребуется включить дополнительно около 4 тыс. лифтов, это большой объем, самый большой объем, который мы делали за последние годы», - сказал Сергей Собянин.</text:p>
      <text:p text:style-name="Text_20_body">В общей сложности число листов, подлежащих замене в 2017 году будет увеличено до 5080 штук. Благодаря реализации программы в столице не останется лифтов, чей срок эксплуатации превышает 25 лет.</text:p>
      <text:p text:style-name="Text_20_body">По многочисленным обращениям жителей в перечень работ также будут включены работы по капитальному ремонту оконных блоков в подъездах.</text:p>
      <text:p text:style-name="Text_20_body">Более подробно с информацией о капитальном ремонте дома можно ознакомиться на портале госуслуг Москвы. Напомним, программа капитального ремонта многоквартирных домов стартовала в 2015 года и рассчитана до 2044 года.</text:p>
      <text:p text:style-name="Text_20_body"><text:line-break/></text:p>
      <text:p text:style-name="Text_20_body"><text:span text:style-name="T1">Фото: Пресс-службы Мэра и правительства Москвы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4482834.html" office:name=""><text:span text:style-name="Definition">http://aeroport.mos.ru/presscenter/news/detail/4482834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03:03:39Z</meta:creation-date>
    <dc:date>2023-07-22T03:03:39Z</dc:date>
  </office:meta>
</office:document-meta>
</file>