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латить-проезд-в-московском-метрополитене-и-на-мцк-можно-оплатить-любой-банковской-картой"/>Оплатить проезд в Московском метрополитене и на МЦК можно оплатить любой банковской картой<text:bookmark-end text:name="оплатить-проезд-в-московском-метрополитене-и-на-мцк-можно-оплатить-любой-банковской-картой"/></text:h>
      <text:p text:style-name="First_20_paragraph">24.11.2016</text:p>
      <text:p text:style-name="Text_20_body">Оплатить проезд в Московском метрополитене и на МЦК можно оплатить любой банковской картой. Это стало возможно с сегодняшнего дня. Об этом сообщило руководство Московского метрополитена.</text:p>
      <text:p text:style-name="Text_20_body">Стоит отметить, что при оплате проезда банковской картой, комиссия не взимается. Впервые оплатить проезд банковской картой стало возможно пять месяцев назад. В эксперименте принимали участие станции «Ленинский проспект» и «Котельники». Как сообщает <text:a xlink:type="simple" xlink:href="http://petrovskipark.ru" office:name=""><text:span text:style-name="Definition">информационный портал районной газеты «Петровский парк»</text:span></text:a>, на сегодняшний день порядка 30-40% пассажиров оплачивают свой проезд с помощью банковской карты.</text:p>
      <text:p text:style-name="Text_20_body"><text:line-break/></text:p>
      <text:p text:style-name="Text_20_body"><text:span text:style-name="T1">Фото: Агентство городских новостей "Москва"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aeroport.mos.ru/presscenter/news/detail/4279645.html" office:name=""><text:span text:style-name="Definition">http://aeroport.mos.ru/presscenter/news/detail/4279645.html</text:span></text:a></text:p>
      <text:p text:style-name="Text_20_body"><text:a xlink:type="simple" xlink:href="http://aeroport.mos.ru" office:name=""><text:span text:style-name="Definition">Управа района Аэропор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30T23:50:05Z</meta:creation-date>
    <dc:date>2024-11-30T23:50:05Z</dc:date>
  </office:meta>
</office:document-meta>
</file>