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</office:automatic-styles>
  <office:body>
    <office:text>
      <text:h text:style-name="Heading_20_3" text:outline-level="3"><text:bookmark-start text:name="в-декабре-планируется-завершить-работы-по-капитальному-ремонту-дома-49-по-планетной-улице"/>В декабре планируется завершить работы по капитальному ремонту дома № 49 по Планетной улице<text:bookmark-end text:name="в-декабре-планируется-завершить-работы-по-капитальному-ремонту-дома-49-по-планетной-улице"/></text:h>
      <text:p text:style-name="First_20_paragraph">18.11.2016</text:p>
      <text:p text:style-name="Text_20_body">В рамках реализации региональной программы капитального ремонта общего имущества многоквартирных домов города Москвы, выполняются работы по капитальному ремонту в многоквартирном доме по адресу: ул. Планетная, д. 49.</text:p>
      <text:p text:style-name="Text_20_body">Ремонтные работы в доме по вышеуказанному адресу проводит ООО «Горизонт», заказчиком работ выступает Фонд капитального ремонта города Москвы.</text:p>
      <text:p text:style-name="Text_20_body"><text:bookmark text:name="id__GoBack"/> В настоящее время в многоквартирном доме по адресу: ул. Планетная, д. 49 завершены все основные виды работ, которые были запланированы в соответствии с краткосрочным планом реализации региональной программы в 2015 и 2016 гг.:</text:p>
      <text:list text:style-name="L1">
        <text:list-item>
          <text:p text:style-name="P1">Отремонтирована система электроснабжения многоквартирного дома, проведены ремонтные работы в отношении разводящих магистралей холодного и горячего водоснабжения, теплоснабжения.</text:p>
        </text:list-item>
        <text:list-item>
          <text:p text:style-name="P1">Заменены стояки и радиаторы отопления в местах общего пользования в подъездах.</text:p>
        </text:list-item>
        <text:list-item>
          <text:p text:style-name="P1">Произведена замена стояков центрального отопления, холодного и горячего водоснабжения в квартирах собственников, которые изъявили желание осуществить замену вышеуказанных систем.</text:p>
        </text:list-item>
        <text:list-item>
          <text:p text:style-name="P1">Завершаются работы по ремонты кровли многоквартирного дома и фасада.</text:p>
        </text:list-item>
      </text:list>
      <text:p text:style-name="First_20_paragraph">Планируемый срок окончания работ 25.12.2016 года.</text:p>
      <text:p text:style-name="Text_20_body"><text:line-break/></text:p>
      <text:p text:style-name="Text_20_body"><text:span text:style-name="T1">Фото: Агентство городских новостей "Москва"</text:span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aeroport.mos.ru/presscenter/news/detail/4231601.html" office:name=""><text:span text:style-name="Definition">http://aeroport.mos.ru/presscenter/news/detail/4231601.html</text:span></text:a></text:p>
      <text:p text:style-name="Text_20_body"><text:a xlink:type="simple" xlink:href="http://aeroport.mos.ru" office:name=""><text:span text:style-name="Definition">Управа района Аэропорт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7T06:35:12Z</meta:creation-date>
    <dc:date>2023-07-07T06:35:12Z</dc:date>
  </office:meta>
</office:document-meta>
</file>