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text-underline-color="font-color" style:text-underline-style="solid" style:text-underline-width="auto"/>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билеты-в-большой-театр-для-молодежи-будут-снижены-в-цене"/>Билеты в Большой театр для молодежи будут снижены в цене<text:bookmark-end text:name="билеты-в-большой-театр-для-молодежи-будут-снижены-в-цене"/></text:h>
      <text:p text:style-name="First_20_paragraph">11.11.2016</text:p>
      <text:p text:style-name="Text_20_body">Цена на билеты для молодежи в Большой театр будет снижена в 10 раз. Об этом сообщает <text:a xlink:type="simple" xlink:href="http://severstolici.ru" office:name=""><text:span text:style-name="Definition">информационный портал «Север столицы»</text:span></text:a>. Снижение цены произойдет в рамках проекта «Большой – молодым».</text:p>
      <text:p text:style-name="Text_20_body">Акция будет действовать для любителей искусств в возрасте от 16 до 25 лет. Акция распространяется на несколько определенных спектаклей, которые пройдут во второй половине театрального сезона.</text:p>
      <text:p text:style-name="Text_20_body">Один из спектаклей, попавших в проект будет «Укрощение строптивой», который пройдет 12 апреля. Молодые люди смогут приобрести билеты всего за 600 рублей, при обычной стоимости билета около шести тысяч. Продавать льготные «молодежные» билеты будут строго при предъявление документа удостоверяющего личность и только в кассах Большого театра. Купленные билеты будут именными.</text:p>
      <text:p text:style-name="Text_20_body"><text:line-break/></text:p>
      <text:p text:style-name="Text_20_body"><text:span text:style-name="T1">Фото: Агентство городских новостей "Москва"</text:span></text:p>
      <text:p text:style-name="Text_20_body"><text:line-break/></text:p>
      <text:p text:style-name="Text_20_body"><text:line-break/></text:p>
      <text:p text:style-name="Text_20_body">Адрес страницы: <text:a xlink:type="simple" xlink:href="http://aeroport.mos.ru/presscenter/news/detail/4176374.html" office:name=""><text:span text:style-name="Definition">http://aeroport.mos.ru/presscenter/news/detail/4176374.html</text:span></text:a></text:p>
      <text:p text:style-name="Text_20_body"><text:a xlink:type="simple" xlink:href="http://aeroport.mos.ru" office:name=""><text:span text:style-name="Definition">Управа района Аэропорт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01T00:21:09Z</meta:creation-date>
    <dc:date>2023-07-01T00:21:09Z</dc:date>
  </office:meta>
</office:document-meta>
</file>