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йдет-ежегодная-акция-ночь-искусств"/>В Москве пройдет ежегодная акция «Ночь искусств»<text:bookmark-end text:name="в-москве-пройдет-ежегодная-акция-ночь-искусств"/></text:h>
      <text:p text:style-name="First_20_paragraph">17.10.2016</text:p>
      <text:p text:style-name="Text_20_body">В Москве пройдет ежегодная акция «Ночь искусств». Мероприятие состоится 4 ноября. В этот день после 18.00 и допоздна 270 культурных учреждений города откроют свои двери для всех желающих. В этом году акция проходит под девизом «Время создавать».</text:p>
      <text:p text:style-name="Text_20_body">Как отмечает <text:a xlink:type="simple" xlink:href="https://www.mos.ru" office:name=""><text:span text:style-name="Definition">портал mos.ru</text:span></text:a>, главная миссия «Носи искусств», познакомить аудиторию с лучшими творческими студиями столицы, рассказать о биографии знаменитых деятелей культуры, а также вдохновить горожан найти свою творческую нишу.</text:p>
      <text:p text:style-name="Text_20_body">Программа мероприятия очень разнообразна. В эту ночь пройдут «Ночные встречи» в формате диалогов о творческих профессиях с участием известных представителей культуры и искусства, на вокзалам выступят дети из Академии хорового искусства имени В.С. Попова и Московский ансамбль современной музыки, в Московской подземке пройдет выступление актеров Мастерской Дмитрия Брусникина с театральным альманахом по мотивам истории Российского государства, в вагонах поездов МЦК выступят молодые авангардные музыканты а также многочисленные мастер-классы по хоровому пению, актёрскому мастерству, каллиграфии, танцу, архитектуре, современному искусству, литературе и многому другому.</text:p>
      <text:p text:style-name="Text_20_body">Более подробно ознакомиться с программой «Ночи искусств» можно на сайте <text:a xlink:type="simple" xlink:href="http://www.artnight.mos.ru/" office:name=""><text:span text:style-name="Definition">artnight.mos.ru</text:span></text:a> c 27 октября.</text:p>
      <text:p text:style-name="Text_20_body"><text:line-break/></text:p>
      <text:p text:style-name="Text_20_body"><text:span text:style-name="T1">Фото: Агентство городских новостей "Москва"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3978827.html" office:name=""><text:span text:style-name="Definition">http://aeroport.mos.ru/presscenter/news/detail/3978827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3T20:11:04Z</meta:creation-date>
    <dc:date>2023-08-13T20:11:04Z</dc:date>
  </office:meta>
</office:document-meta>
</file>