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ысоко-оценили-новый-сервис-о-капремонте-на-портале-mos.ru"/>Москвичи высоко оценили новый сервис о капремонте на портале mos.ru<text:bookmark-end text:name="москвичи-высоко-оценили-новый-сервис-о-капремонте-на-портале-mos.ru"/></text:h>
      <text:p text:style-name="First_20_paragraph">18.07.2016</text:p>
      <text:p text:style-name="Text_20_body">За месяц уже более 70 тысяч собственников помещений многоквартирных домов воспользовались электронной услугой Фонда капитального ремонта Москвы на портале гmos.ru. Новый сервис открылся на портале с 14 июня. Теперь у пользователей портала mos.ru есть возможность в режиме реального времени получать сведения о капитальном ремонте своего дома, что ранее было невозможно. Ранее информация о капремонте предоставлялась в бумажном виде по запросу в срок до 30 дней.</text:p>
      <text:p text:style-name="Text_20_body">Новый сервис «<text:a xlink:type="simple" xlink:href="https://pgu.mos.ru/ru/services/link/925" office:name=""><text:span text:style-name="Definition">Получить сведения Фонда капитального ремонта</text:span></text:a>» позволяет увидеть информацию по каждому этапу реализации региональной программы капитального ремонта. Предполагаемое количество потенциальных пользователей сервиса на портале госуслугболее 4 млн. человек.</text:p>
      <text:p text:style-name="Text_20_body">В голосовании на портале «Активный гражданин» москвичи положительно оценили нововведение. Свой положительный голос оставили более 95% опрошенных.</text:p>
      <text:p text:style-name="Text_20_body"><text:line-break/></text:p>
      <text:p text:style-name="Text_20_body"><text:span text:style-name="T1">Фото: Агентство городских новостей "Москва"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3364821.html" office:name=""><text:span text:style-name="Definition">http://aeroport.mos.ru/presscenter/news/detail/3364821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9T00:57:23Z</meta:creation-date>
    <dc:date>2025-07-29T00:57:23Z</dc:date>
  </office:meta>
</office:document-meta>
</file>