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районе-аэропорт-завершились-ремонтные-работы-лифтового-оборудования-в-доме-включенном-в-краткосрочную-программу-капитального-ремонта"/>В районе Аэропорт завершились ремонтные работы лифтового оборудования в доме, включенном в краткосрочную программу капитального ремонта<text:bookmark-end text:name="в-районе-аэропорт-завершились-ремонтные-работы-лифтового-оборудования-в-доме-включенном-в-краткосрочную-программу-капитального-ремонта"/></text:h>
      <text:p text:style-name="First_20_paragraph">15.07.2016</text:p>
      <text:p text:style-name="Text_20_body">В районе Аэропорт завершились ремонтные работы лифтового оборудования в доме, включенном в краткосрочную программу капитального ремонта. Лифтовое оборудование дома было отремонтировано в двух подъездах дома №23 по улице Усиевича. Движение лифтов было приостановлено на две недели, именно столько потребовалось организации ООО «ОП-лифт», чтобы поменять оборудование.</text:p>
      <text:p text:style-name="Text_20_body">На сегодняшний день все работы полностью завершены. Жители дома могут пользоваться лифтами, не опасаясь за свою безопасность.</text:p>
      <text:p text:style-name="Text_20_body">Также в рамках краткосрочной программы капитального ремонта в районе Аэропорт ведутся работы по замене лифтового оборудования в дома №78, корпус 1 по Ленинградскому проспекту.</text:p>
      <text:p text:style-name="Text_20_body"><text:line-break/></text:p>
      <text:p text:style-name="Text_20_body"><text:span text:style-name="T1">Фото: Агентство городских новостей "Москва"</text:span></text:p>
      <text:p text:style-name="Text_20_body"><text:line-break/></text:p>
      <text:p text:style-name="Text_20_body"><text:line-break/></text:p>
      <text:p text:style-name="Text_20_body">Адрес страницы: <text:a xlink:type="simple" xlink:href="http://aeroport.mos.ru/presscenter/news/detail/3349708.html" office:name=""><text:span text:style-name="Definition">http://aeroport.mos.ru/presscenter/news/detail/3349708.html</text:span></text:a></text:p>
      <text:p text:style-name="Text_20_body"><text:a xlink:type="simple" xlink:href="http://aeroport.mos.ru" office:name=""><text:span text:style-name="Definition">Управа района Аэропорт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1-01T20:34:55Z</meta:creation-date>
    <dc:date>2024-01-01T20:34:55Z</dc:date>
  </office:meta>
</office:document-meta>
</file>