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автоинспекцией-москвы-проведен-рейд-здравствуй-лето"/>Госавтоинспекцией Москвы проведен рейд «Здравствуй, лето!»<text:bookmark-end text:name="госавтоинспекцией-москвы-проведен-рейд-здравствуй-лето"/></text:h>
      <text:p text:style-name="First_20_paragraph">06.06.2016</text:p>
      <text:p text:style-name="Text_20_body">В целях предупреждения детского дорожно-транспортного травматизма среди детей и подростков в преддверии летних школьных каникул столичной Госавтоинспекцией с 22 мая по 04 июня 2016 года проведен профилактический рейд «Здравствуй, лето!».</text:p>
      <text:p text:style-name="Text_20_body">В рамках мероприятия сотрудники Госавтоинспекции обеспечивали проведение общешкольных мероприятий «Последний звонок», а также провели различные акции. Особое внимание было уделено использованию детских удерживающих устройств при перевозке ребенка в салоне автомобиля – всего за рейд выявлено 257 водителей, перевозивших юных пассажиров с нарушением.</text:p>
      <text:p text:style-name="Text_20_body">Также выявлено 86 детей-нарушителей правил перехода проезжей части. Следует отметить, что именно сотрудники Госавтоинспекции пресекают нарушения детей, а не взрослые, которые зачастую остаются равнодушными к возможной опасности.</text:p>
      <text:p text:style-name="Text_20_body">Работа по предупреждению дорожно-транспортного травматизма только тогда будет эффективна и принесет свои результаты, когда проблема аварийности будет решаться в комплексе на всех этапах воспитания детей, как дома, так и в школе, а водители всерьез задумаются о своей ответственности за жизнь, как пассажиров, так и пешеходов. Поэтому велико значение родителей для воспитания своих детей в качестве законопослушных граждан, умных и внимательных участников дорожного движения. Только они могут в первую очередь своим положительным примером повлиять на отношение детей к безопасному поведению на улице и серьезному отношению к Правилам дорожного движения.</text:p>
      <text:p text:style-name="Text_20_body"><text:line-break/></text:p>
      <text:p text:style-name="Text_20_body"><text:span text:style-name="T1">ОБ ДПС ГИБДД УВД по САО ГУ МВД России по г. Москве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aeroport.mos.ru/presscenter/news/detail/3087722.html" office:name=""><text:span text:style-name="Definition">http://aeroport.mos.ru/presscenter/news/detail/3087722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3T05:15:16Z</meta:creation-date>
    <dc:date>2024-04-23T05:15:16Z</dc:date>
  </office:meta>
</office:document-meta>
</file>