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увд-по-сао-гу-мвд-россии-по-г.-москве-подвели-итоги-оперативно-служебной-деятельности-за-2015-год"/>В УВД по САО ГУ МВД России по г. Москве подвели итоги оперативно-служебной деятельности за 2015 год<text:bookmark-end text:name="в-увд-по-сао-гу-мвд-россии-по-г.-москве-подвели-итоги-оперативно-служебной-деятельности-за-2015-год"/></text:h>
      <text:p text:style-name="First_20_paragraph">20.01.2016</text:p>
      <text:p text:style-name="Text_20_body">Вчера в УВД по САО ГУ МВД России по г. Москве прошло совещание, повесткой дня которого стало обсуждения итогов служебной деятельности за 2015 год.</text:p>
      <text:p text:style-name="Text_20_body">В совещании приняли участие: начальник УВД по САО ГУ МВД России по г. Москве полковник полиции Сергей Иванович Веретельников, заместитель начальника ГУ МВД России по г. Москве - начальник ГСУ генерал-майор юстиции Наталья Ивановна Агафьева, префект Северного административного округа Владислав Игоревич Базанчук, заместитель прокурора САО г. Москвы советник юстиции Владимир Владимирович Лукьянов, начальник Отдела по САО УФСБ РФ по г. Москве и МО полковник Сергей Николаевич Бородинский, председатель Савеловского районного суда г. Москвы Наталья Павловна Афанасьева, член Общественного совета при ГУ МВД России по г. Москве Сергей Васильевич Ряховский, председатель Общественного совета при УВД по САО ГУ МВД России по г. Москве Дмитрий Борисович Сапсаенко, председатель совета ветеранов УВД по САО ГУ МВД России по г. Москве Федор Иванович Павлич, главный инспектор Инспекции ГУ МВД России по г. Москве полковник внутренней службы Вячеслав Иванович Горбачев.</text:p>
      <text:p text:style-name="Text_20_body">С отчетным докладом выступил начальника УВД по САО ГУ МВД России по г. Москве полковник полиции Сергей Иванович Веретельников.</text:p>
      <text:p text:style-name="Text_20_body">«Результаты оперативно-служебной деятельности УВД за 2015 год это итоги нашей работы за год, поэтому особенно важно сделать правильные выводы и приложить дополнительные усилия в тех направлениях, которые на сегодняшний день снижают эффективность нашей работы» - отметил в своем докладе Сергей Иванович Веретельников.</text:p>
      <text:p text:style-name="Text_20_body">В 2015 году благодаря эффективному распределению мобильных нарядов и маневрированию ими с учетом складывающейся оперативной обстановки по сравнению с предыдущими годами на 6,1% уменьшилось количество убийств, на 20,0% количество случаев причинения тяжкого вреда здоровью со смертельным исходом, на 8,9% количество разбоев, на 2,4% количество грабежей, на 4,5% количество вымогательств, на 4,0% количество краж автотранспорта и на 26,1% угонов.</text:p>
      <text:p text:style-name="Text_20_body">В продолжение совещания начальник УВД по САО вручил кубки и почетные грамоты особо отличившимся сотрудникам и начальникам подразделений, проявивших себя с положительной стороны в течение 2015 года.</text:p>
      <text:p text:style-name="Text_20_body">В завершении мероприятия был выработан ряд решений, направленных на активизацию основных направлений деятельности на предстоящий 2016 год.</text:p>
      <text:p text:style-name="Text_20_body"><text:line-break/></text:p>
      <text:p text:style-name="Text_20_body"><text:line-break/></text:p>
      <text:p text:style-name="Text_20_body"><text:line-break/></text:p>
      <text:p text:style-name="Text_20_body">Пресс-группа УВД по САО</text:p>
      <text:p text:style-name="Text_20_body">УВД по САО ГУ МВД России по г. Москве</text:p>
      <text:p text:style-name="Text_20_body">8(495) 601-03-28</text:p>
      <text:p text:style-name="Text_20_body"><text:line-break/></text:p>
      <text:p text:style-name="Text_20_body">Адрес страницы: <text:a xlink:type="simple" xlink:href="http://aeroport.mos.ru/presscenter/news/detail/2450871.html" office:name=""><text:span text:style-name="Definition">http://aeroport.mos.ru/presscenter/news/detail/2450871.html</text:span></text:a></text:p>
      <text:p text:style-name="Text_20_body"><text:a xlink:type="simple" xlink:href="http://aeroport.mos.ru" office:name=""><text:span text:style-name="Definition">Управа района Аэропорт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1-23T20:51:47Z</meta:creation-date>
    <dc:date>2023-11-23T20:51:47Z</dc:date>
  </office:meta>
</office:document-meta>
</file>