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ладимир-путин-подписал-закон-о-льготах-на-капремонт-для-пожилых-людей-и-инвалидов"/>Владимир Путин подписал закон о льготах на капремонт для пожилых людей и инвалидов<text:bookmark-end text:name="владимир-путин-подписал-закон-о-льготах-на-капремонт-для-пожилых-людей-и-инвалидов"/></text:h>
      <text:p text:style-name="First_20_paragraph">31.12.2015</text:p>
      <text:p text:style-name="Text_20_body">Как сообщает информационный портал "Север столицы" на днях Владимир Путин подписал закон, согласно которому, для пожилых людей и инвалидов будут действовать льготы на оплату взносов на капитальный ремонт многоквартирных домов. об этом сообщает <text:a xlink:type="simple" xlink:href="http://ria.ru/" office:name=""><text:span text:style-name="Definition"><text:span text:style-name="T1">РИА Новости</text:span></text:span></text:a><text:span text:style-name="T1">.</text:span></text:p>
      <text:p text:style-name="Text_20_body">Подписанный документ освобождает от уплаты взносов одиноких россиян в возрасте старше 80 лет и предусматривает скидку в размере 50% для одиноких граждан, достигших 70 лет.</text:p>
      <text:p text:style-name="Text_20_body">Дополнительно льготы распространяются на инвалидов I и II группы, детей-инвалидов и граждан, имеющих детей-инвалидов. Они смогут получить компенсацию за расходы на капитальный ремонт, сумма которой не будет превышать 50% взноса.</text:p>
      <text:p text:style-name="Text_20_body"> <text:line-break/></text:p>
      <text:p text:style-name="Text_20_body">Ссылка на материал: <text:a xlink:type="simple" xlink:href="http://severstolici.ru/news/zhkkh_i_stroitelstvo/vladimir_putin_vvel_lgoty_dlya_pozhilykh_lyudey_i_invalidov_na_oplatu_kapremonta/" office:name=""><text:span text:style-name="Definition">http://severstolici.ru/news/zhkkh_i_stroitelstvo/vladimir_putin_vvel_lgoty_dlya_pozhilykh_lyudey_i_invalidov_na_oplatu_kapremonta/</text:span></text:a></text:p>
      <text:p text:style-name="Text_20_body"><text:line-break/></text:p>
      <text:p text:style-name="Text_20_body">Адрес страницы: <text:a xlink:type="simple" xlink:href="http://aeroport.mos.ru/presscenter/news/detail/2416511.html" office:name=""><text:span text:style-name="Definition">http://aeroport.mos.ru/presscenter/news/detail/2416511.html</text:span></text:a></text:p>
      <text:p text:style-name="Text_20_body"><text:a xlink:type="simple" xlink:href="http://aeroport.mos.ru" office:name=""><text:span text:style-name="Definition">Управа района Аэропор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08:34:44Z</meta:creation-date>
    <dc:date>2023-05-30T08:34:44Z</dc:date>
  </office:meta>
</office:document-meta>
</file>