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москвы-предложат-бесплатный-кофе-посетителям"/>Центры госуслуг Москвы предложат бесплатный кофе посетителям<text:bookmark-end text:name="центры-госуслуг-москвы-предложат-бесплатный-кофе-посетителям"/></text:h>
      <text:p text:style-name="First_20_paragraph">01.12.2015</text:p>
      <text:p text:style-name="Text_20_body">В комитете госуслуг сообщили, с 7 декабря будет введена новая услуга. Посетителям, которые ждут в очереди больше 15 минут, будет предложен бесплатный кофе или чай.Нововведение является еще одним дополнением к набору сервисов, которые есть в каждом из 110 офисов. Они оборудованы платежными терминалами и банкоматами, кабинетами для приема маломобильных граждан, детскими зонами, комнатами матери и ребенка, беспроводным интернетом. Для спортивных москивчей на входе оборудованы велопарковки.</text:p>
      <text:p text:style-name="Text_20_body">Благодаря разработанному стандарту центров госуслуг, время ожидания в очереди составляет три минуты. К примеру, в Хельсинках этот показатель составляет пять минут, а в Мадриде – 5,5 минуты.</text:p>
      <text:p text:style-name="Text_20_body">Центры госуслуг в столице работают по экстерриториальному принципу, без выходных с 8:00 до 20:00. 97% услуг можно получить в любом офисе независимо от места жительства.</text:p>
      <text:p text:style-name="Text_20_body"><text:line-break/></text:p>
      <text:p text:style-name="Text_20_body">Адрес страницы: <text:a xlink:type="simple" xlink:href="http://aeroport.mos.ru/presscenter/news/detail/2340540.html" office:name=""><text:span text:style-name="Definition">http://aeroport.mos.ru/presscenter/news/detail/2340540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8T22:32:06Z</meta:creation-date>
    <dc:date>2023-10-08T22:32:06Z</dc:date>
  </office:meta>
</office:document-meta>
</file>