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-минувшие-выходные-сотрудники-полиции-увд-по-сао-задержали-5-преступников-находившихся-в-федеральном-розыске"/>За минувшие выходные сотрудники полиции УВД по САО задержали 5 преступников, находившихся в федеральном розыске<text:bookmark-end text:name="за-минувшие-выходные-сотрудники-полиции-увд-по-сао-задержали-5-преступников-находившихся-в-федеральном-розыске"/></text:h>
      <text:p text:style-name="First_20_paragraph">02.11.2015</text:p>
      <text:p text:style-name="Text_20_body">Первое задержание произошло в 1.30 по адресу: третий Нижнелихоборский проезд (Тимирязевский район). Мужчину, подозреваемого в грабеже и находившегося в федеральном розыске с 30 января 2015 года задержали сотрудники патрульно-постовой службы ОМВД России по Тимирязевскому району. Мужчина оказался 25-летним уроженцем Республики Молдова. По данному факту было возбуждено уголовное дело по ст. 187 УК Республики Молдова.</text:p>
      <text:p text:style-name="Text_20_body">Второе задержание произошло в 14:00 на Международном шоссе (Молжаниновский район). Сотрудники уголовного розыска ОМВД России по Молжаниновскому району задержали уроженца Республики Армении, подозреваемого в мошенничестве. Безработный 34-летний мужчина находился в федеральном розыске с 28 июля 2015 года. По данному факту было возбуждено уголовное дело по ст. 178 УК Республики Армения.</text:p>
      <text:p text:style-name="Text_20_body">Третье задержание произошло в 19:30 на Малом Коптевском проезде (района Аэропорт). Сотрудниками уголовного розыска ОМВД России по Войковскому району был задержан подозреваемый, в краже, безработный 37-летний Москвич. Мужчина находился в федеральном розыске с 01 октября 2015 года. По данному факту было возбуждено уголовное дело по ст. 158 УК РФ.</text:p>
      <text:p text:style-name="Text_20_body">Следующее задержание произошло 30 октября в 21.00 на Дербеневской улице (Даниловский район). Сотрудники уголовного розыска ОМВД России по Дмитровскому району задержали уроженца Республики Мордовия, подозреваемого в похищении человека. Мужчина находился в федеральном розыске с 15 января 2015 года. По данному факту было возбуждено уголовное дело по ст. 126 УК Республики Мордовия.</text:p>
      <text:p text:style-name="Text_20_body">1 ноября в 5:00 на улице Ляпидевского (район Ховрино), сотрудниками дорожно-патрульной службы ОМВД России по районуХоврино был задержан подозреваемый в причинении телесных повреждений,. Злоумышленником находившийся в федеральном розыске с 27 января 2015 года. Мужчина является безработным 28-летним уроженцем Республики Молдова. По данному факту было возбуждено уголовное дело по ст. 287 УК Республики Молдова.</text:p>
      <text:p text:style-name="Text_20_body">Все задержанные заключены под стражу.</text:p>
      <text:p text:style-name="Text_20_body">Руководство УВД по САО ГУ МВД России по г. Москве обращается с просьбой ко всем, кто располагает какой-либо информацией о разыскиваемых правонарушителях, звонить по телефонам «102» (с мобильного – 112), 8(495)-601-00-08, 8(495)-601-00-09.</text:p>
      <text:p text:style-name="Text_20_body"> <text:line-break/></text:p>
      <text:p text:style-name="Text_20_body"><text:line-break/></text:p>
      <text:p text:style-name="Text_20_body">Адрес страницы: <text:a xlink:type="simple" xlink:href="http://aeroport.mos.ru/presscenter/news/detail/2273304.html" office:name=""><text:span text:style-name="Definition">http://aeroport.mos.ru/presscenter/news/detail/2273304.html</text:span></text:a></text:p>
      <text:p text:style-name="Text_20_body"><text:a xlink:type="simple" xlink:href="http://aeroport.mos.ru" office:name=""><text:span text:style-name="Definition">Управа района Аэропорт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6T11:57:39Z</meta:creation-date>
    <dc:date>2023-08-16T11:57:39Z</dc:date>
  </office:meta>
</office:document-meta>
</file>