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900-объектов-проверено-сотрудниками-полиции-увд-по-сао-в-рамках-операции-мигрант-2015"/>Более 1900 объектов проверено сотрудниками полиции УВД по САО в рамках операции «Мигрант-2015»<text:bookmark-end text:name="более-1900-объектов-проверено-сотрудниками-полиции-увд-по-сао-в-рамках-операции-мигрант-2015"/></text:h>
      <text:p text:style-name="First_20_paragraph">28.10.2015</text:p>
      <text:p text:style-name="Text_20_body">508 сотрудников полиции Северного административного округа приняли участие в оперативно-профилактической операции «Мигрант-2015» 27 октября 2015 года. Операция направлена на выявление и пресечение правонарушений в сфере миграционного законодательства.</text:p>
      <text:p text:style-name="Text_20_body">За сутки полицейские провели 235 профилактических мероприятия, проверили 1907 объектов на территории округа (их них: 21 гостиница, более 1200 квартир и частных домов, 179 подвалов,19 промышленных зон, 4 строительные площадки, а также объекты потребительского рынка и общежития).</text:p>
      <text:p text:style-name="Text_20_body">Более 200 иностранных граждан были доставлены в отделы полиции Северного округа с целью установления личностей и проверки законности нахождения на территории Российской Федерации. Проведено 65 обысков, выявлено 73 административных правонарушений в жилом секторе по линии незаконной миграции, а также 13 преступлений, совершенных иностранными гражданами.</text:p>
      <text:p text:style-name="Text_20_body">Составлено более 470 административных протоколов, среди которых 87 – по ст. 18.8 КоАП РФ (нарушение иностранным гражданином или лицом без гражданства правил въезда в Российскую Федерацию либо режима пребывания (проживания) в Российской Федерации). Вынесено решений о выдворении в форме самостоятельного контролируемого выезда. В УФМС России по г. Москве направлено 247 материалов в отношении иностранных граждан по закрытию въезда на территорию Российской Федерации.</text:p>
      <text:p text:style-name="Text_20_body"> <text:line-break/></text:p>
      <text:p text:style-name="Text_20_body"><text:line-break/></text:p>
      <text:p text:style-name="Text_20_body">Адрес страницы: <text:a xlink:type="simple" xlink:href="http://aeroport.mos.ru/presscenter/news/detail/2261750.html" office:name=""><text:span text:style-name="Definition">http://aeroport.mos.ru/presscenter/news/detail/2261750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0:40:20Z</meta:creation-date>
    <dc:date>2023-05-24T00:40:20Z</dc:date>
  </office:meta>
</office:document-meta>
</file>