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ксим-ликсутов-эвакуаторы-московского-паркинга-переместили-с-мест-дтп-41-мотоцикл-с-начала-года"/>Максим Ликсутов: эвакуаторы «Московского паркинга» переместили с мест ДТП 41 мотоцикл с начала года<text:bookmark-end text:name="максим-ликсутов-эвакуаторы-московского-паркинга-переместили-с-мест-дтп-41-мотоцикл-с-начала-года"/></text:h>
      <text:p text:style-name="First_20_paragraph">12.05.2025</text:p>
      <text:p text:style-name="Text_20_body">12.05.2025.</text:p>
      <text:p text:style-name="Text_20_body">Как рассказал заместитель Мэра Москвы в Правительстве Москвы по вопросам транспорта и промышленности Максим Ликсутов, чаще всего помощь мотоциклистам оказывали на МКАД, Ленинградском проспекте и Ленинградском шоссе.</text:p>
      <text:p text:style-name="Text_20_body">Служба эвакуации «Московского паркинга» находится на дежурстве круглосуточно, оперативно реагирует на заявки экстренных служб и перемещает поврежденные транспортные средства в безопасные места.</text:p>
      <text:p text:style-name="Text_20_body">«Мы повышаем безопасность на дорогах в соответствии с поручением Мэра Москвы Сергея Собянина. Эвакуаторы «Московского паркинга» перемещают в том числе и мотоциклы, попавшие в ДТП, чтобы снизить аварийность на дорогах и избежать повторных происшествий. С начала мотосезона помогли мотоциклистам уже 41 раз», — сообщил Максим Ликсутов.</text:p>
      <text:p text:style-name="Text_20_body">Просим водителей быть внимательными и соблюдать ПДД. От этого зависит безопасность всех участников дорожного движения.</text:p>
      <text:p text:style-name="Text_20_body"><text:line-break/></text:p>
      <text:p text:style-name="Text_20_body"><text:line-break/></text:p>
      <text:p text:style-name="Text_20_body">Адрес страницы: <text:a xlink:type="simple" xlink:href="http://aeroport.mos.ru/presscenter/news/detail/12959285.html" office:name=""><text:span text:style-name="Definition">http://aeroport.mos.ru/presscenter/news/detail/12959285.html</text:span></text:a></text:p>
      <text:p text:style-name="Text_20_body"><text:a xlink:type="simple" xlink:href="http://aeroport.mos.ru" office:name=""><text:span text:style-name="Definition">Управа района Аэропорт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12T10:37:58Z</meta:creation-date>
    <dc:date>2025-05-12T10:37:58Z</dc:date>
  </office:meta>
</office:document-meta>
</file>