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о-ветеранах-динамовцах-открылась-в-музее-динамо"/>Выставка о ветеранах-динамовцах открылась в Музее Динамо<text:bookmark-end text:name="выставка-о-ветеранах-динамовцах-открылась-в-музее-динамо"/></text:h>
      <text:p text:style-name="First_20_paragraph">25.04.2025</text:p>
      <text:p text:style-name="Text_20_body"><text:span text:style-name="T1">25.04.2025. В честь 80-летия Великой Победы в Музее Динамо открылась временная экспозиция «Динамовцы — участники и ветераны ВОВ 1941-1945 гг.». Она посвящена динамовским спортсменам и военнослужащим, которые участвовали в Великой Отечественной войне.</text:span></text:p>
      <text:p text:style-name="Text_20_body">⠀</text:p>
      <text:p text:style-name="Text_20_body">Среди уникальных экспонатов — солдатский котелок Олимпийского чемпиона по классической борьбе А.И. Парфёнова, планшет участника обороны Москвы лётчика В.М. Скрипченко, медаль «За боевые заслуги» ЗМС по тяжелой атлетике Ахмеда Мамед Оглы,</text:p>
      <text:p text:style-name="Text_20_body">и бронебойный с землёй из Брестской крепости — памятный подарок участникам легкоатлетического пробега Брест-Москва, посвящённого 40-летию Победы в ВОВ. Также на выставке можно увидеть архивные фотографии, кубки, удостоверения и другие документы и экспонаты того времени.</text:p>
      <text:p text:style-name="Text_20_body">⠀</text:p>
      <text:p text:style-name="Text_20_body">Выставка будет работать до 8 июня включительно по адресу: Ленинградский проспект, 36, строение 28.</text:p>
      <text:p text:style-name="Text_20_body"><text:line-break/></text:p>
      <text:p text:style-name="Text_20_body">Адрес страницы: <text:a xlink:type="simple" xlink:href="http://aeroport.mos.ru/presscenter/news/detail/12935643.html" office:name=""><text:span text:style-name="Definition">http://aeroport.mos.ru/presscenter/news/detail/12935643.html</text:span></text:a></text:p>
      <text:p text:style-name="Text_20_body"><text:a xlink:type="simple" xlink:href="http://aeroport.mos.ru" office:name=""><text:span text:style-name="Definition">Управа района Аэропор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03:01:50Z</meta:creation-date>
    <dc:date>2025-04-25T03:01:50Z</dc:date>
  </office:meta>
</office:document-meta>
</file>