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ксим-ликсутов-в-этом-году-в-москве-впервые-пройдет-5-велофестивалей"/>Максим Ликсутов: в этом году в Москве впервые пройдет 5 велофестивалей<text:bookmark-end text:name="максим-ликсутов-в-этом-году-в-москве-впервые-пройдет-5-велофестивалей"/></text:h>
      <text:p text:style-name="First_20_paragraph">21.04.2025</text:p>
      <text:p text:style-name="Text_20_body">21.04.2025.</text:p>
      <text:p text:style-name="Text_20_body">Как рассказал заместитель Мэра Москвы в Правительстве Москвы по вопросам транспорта и промышленности Максим Ликсутов, в прошлом году к велофестивалям присоединились рекордные 150 тысяч человек.</text:p>
      <text:p text:style-name="Text_20_body">Все больше людей выбирают велосипед для ежедневных поездок по городу. Огромную роль в этом играют и велофестивали, которые год за годом привлекают новых участников. По просьбам велосипедистов в этом году количество велофестивалей увеличили до 5.</text:p>
      <text:p text:style-name="Text_20_body">Весенний велофестиваль пройдет 17 мая, два ночных — 5 июля и 2 августа, а осенний — 13 сентября. Также в этом году впервые состоится детский фестиваль, который пройдет в два дня — 27 и 28 сентября.</text:p>
      <text:p text:style-name="Text_20_body">«По поручению Мэра Москвы Сергея Собянина мы популяризируем велодвижение в Москве, чтобы все больше жителей выбирали велосипед для повседневных поездок. В этом помогают и велофестивали, которые с каждым годом собирают все больше участников. Мы видим интерес к таким мероприятиям, поэтому решили увеличить их число — в этом году впервые в истории московских велофестивалей состоится 5 заездов», — рассказал Максим Ликсут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12925723.html" office:name=""><text:span text:style-name="Definition">http://aeroport.mos.ru/presscenter/news/detail/12925723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1T10:06:01Z</meta:creation-date>
    <dc:date>2025-04-21T10:06:01Z</dc:date>
  </office:meta>
</office:document-meta>
</file>