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частках-улицы-михаила-якушина-ограничили-движение"/>На участках улицы Михаила Якушина ограничили движение<text:bookmark-end text:name="на-участках-улицы-михаила-якушина-ограничили-движение"/></text:h>
      <text:p text:style-name="First_20_paragraph">21.04.2025</text:p>
      <text:p text:style-name="Text_20_body"><text:span text:style-name="T1">21.04.2025. В районе Аэропорт введено временное ограничение движения на улице Михаила Якушина. Об этом сообщили в пресс-службе Департамента транспорта.</text:span></text:p>
      <text:p text:style-name="Text_20_body"><text:line-break/></text:p>
      <text:p text:style-name="Text_20_body">— С 21 апреля до 31 июля на участках улицы Михаила Якушина будет недоступна для движения 1 полоса. Это связано с проведением инженерных работ, — уточняется в сообщении ведомства.</text:p>
      <text:p text:style-name="Text_20_body"><text:line-break/></text:p>
      <text:p text:style-name="Text_20_body">Помимо этого, сообщается, что на участке ограничения также временно запрещена парковка. Водителей просят обращать внимание на дорожные знаки.</text:p>
      <text:p text:style-name="Text_20_body"><text:line-break/></text:p>
      <text:p text:style-name="Text_20_body">Адрес страницы: <text:a xlink:type="simple" xlink:href="http://aeroport.mos.ru/presscenter/news/detail/12924306.html" office:name=""><text:span text:style-name="Definition">http://aeroport.mos.ru/presscenter/news/detail/12924306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3T15:13:36Z</meta:creation-date>
    <dc:date>2025-04-23T15:13:36Z</dc:date>
  </office:meta>
</office:document-meta>
</file>