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у-рисунков-о-космосе-открыли-в-переходе-между-станциями-метро-петровский-парк-и-динамо"/>Выставку рисунков о космосе открыли в переходе между станциями метро «Петровский парк» и «Динамо»<text:bookmark-end text:name="выставку-рисунков-о-космосе-открыли-в-переходе-между-станциями-метро-петровский-парк-и-динамо"/></text:h>
      <text:p text:style-name="First_20_paragraph">14.04.2025</text:p>
      <text:p text:style-name="Text_20_body"><text:span text:style-name="T1">14.04.2025. В преддверии Дня космонавтики в столичном метро открылась новая выставка творчества юных художников, посвященная первому полету человека в космос. Эти рисунки можно увидеть в переходе между станциями метро «Петровский парк» Большой кольцевой и «Динамо» Замоскворецкой линии.</text:span></text:p>
      <text:p text:style-name="Text_20_body"><text:line-break/></text:p>
      <text:p text:style-name="Text_20_body">«Московский транспорт традиционно участвует в городских и государственных праздниках по поручению Сергея Собянина. Уже более двух лет столичное метро сотрудничает с Московским дворцом пионеров. В этом году мы вместе открыли выставку детских рисунков в честь Дня космонавтики», — сообщил заместитель мэра Москвы по вопросам транспорта и промышленности Максим Ликсутов.</text:p>
      <text:p text:style-name="Text_20_body"><text:line-break/></text:p>
      <text:p text:style-name="Text_20_body">Авторы работ — ребята в возрасте от девяти до 14 лет. На рисунках они запечатлели первого космонавта Юрия Гагарина, ракеты и другие сюжеты, связанные с космической тематикой. Выставку могут увидеть все желающие до 22 апреля.</text:p>
      <text:p text:style-name="Text_20_body"><text:line-break/></text:p>
      <text:p text:style-name="Text_20_body">Адрес страницы: <text:a xlink:type="simple" xlink:href="http://aeroport.mos.ru/presscenter/news/detail/12912097.html" office:name=""><text:span text:style-name="Definition">http://aeroport.mos.ru/presscenter/news/detail/12912097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4T04:58:14Z</meta:creation-date>
    <dc:date>2025-04-14T04:58:14Z</dc:date>
  </office:meta>
</office:document-meta>
</file>