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ыставка-изображая-воздух-открылась-в-переходе-между-станциями-петровский-парк-и-динамо"/>Выставка «Изображая воздух» открылась в переходе между станциями «Петровский парк» и «Динамо»<text:bookmark-end text:name="выставка-изображая-воздух-открылась-в-переходе-между-станциями-петровский-парк-и-динамо"/></text:h>
      <text:p text:style-name="First_20_paragraph">01.04.2025</text:p>
      <text:p text:style-name="Text_20_body"><text:span text:style-name="T1">01.04.2025. В переходе между станциями «Петровский парк» Большой кольцевой линии и «Динамо» Замоскворецкой линии метро можно увидеть работы выдающихся отечественных художников. Там открылась фотовыставка «Изображая воздух. Русский импрессионизм».</text:span></text:p>
      <text:p text:style-name="Text_20_body"><text:line-break/></text:p>
      <text:p text:style-name="Text_20_body">Выставка стала совместным проектом Музея русского импрессионизма и Московского метрополитена. Пассажиры метро увидят работы таких авторов как Поленов, Грабарь, Бродский и Никифоров. Все желающие смогут ознакомиться с фотоэкспозицией до 8 апреля включительно.</text:p>
      <text:p text:style-name="Text_20_body"><text:line-break/></text:p>
      <text:p text:style-name="Text_20_body">Адрес страницы: <text:a xlink:type="simple" xlink:href="http://aeroport.mos.ru/presscenter/news/detail/12890153.html" office:name=""><text:span text:style-name="Definition">http://aeroport.mos.ru/presscenter/news/detail/12890153.html</text:span></text:a></text:p>
      <text:p text:style-name="Text_20_body"><text:a xlink:type="simple" xlink:href="http://aeroport.mos.ru" office:name=""><text:span text:style-name="Definition">Управа района Аэропор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8T23:51:40Z</meta:creation-date>
    <dc:date>2025-04-08T23:51:40Z</dc:date>
  </office:meta>
</office:document-meta>
</file>