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анции-метро-аэропорт-отремонтируют-эскалатор"/>На станции метро «Аэропорт» отремонтируют эскалатор<text:bookmark-end text:name="на-станции-метро-аэропорт-отремонтируют-эскалатор"/></text:h>
      <text:p text:style-name="First_20_paragraph">01.04.2025</text:p>
      <text:p text:style-name="Text_20_body"><text:span text:style-name="T1">01.04.2025 На станции «Аэропорт» Замоскворецкой линии метро с 2 апреля по 29 мая запланирован ремонт эскалатора. Об этом сообщили в пресс-службе Московского метрополитена.</text:span></text:p>
      <text:p text:style-name="Text_20_body"><text:line-break/></text:p>
      <text:p text:style-name="Text_20_body">«С 2 апреля по 29 мая 2025 года на станции «Аэропорт» (выходы №1 – 3) закроют на ремонт эскалатор», – уточняется в сообщении пресс-службы.</text:p>
      <text:p text:style-name="Text_20_body"><text:line-break/></text:p>
      <text:p text:style-name="Text_20_body">Жители района Аэропорт могут получить дополнительную информацию обо всех запланированных ремонтных работах в мобильном приложении «Метро Москвы» и на официальном сайте метрополитена.</text:p>
      <text:p text:style-name="Text_20_body"><text:line-break/></text:p>
      <text:p text:style-name="Text_20_body">Адрес страницы: <text:a xlink:type="simple" xlink:href="http://aeroport.mos.ru/presscenter/news/detail/12889763.html" office:name=""><text:span text:style-name="Definition">http://aeroport.mos.ru/presscenter/news/detail/1288976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23:49:32Z</meta:creation-date>
    <dc:date>2025-04-08T23:49:32Z</dc:date>
  </office:meta>
</office:document-meta>
</file>