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пройдет-общегородское-праздничное-мероприятие-московский-мотофестиваль.-открытие-мотосезона-2025"/>В столице пройдет общегородское праздничное мероприятие «Московский мотофестиваль. Открытие мотосезона – 2025»<text:bookmark-end text:name="в-столице-пройдет-общегородское-праздничное-мероприятие-московский-мотофестиваль.-открытие-мотосезона-2025"/></text:h>
      <text:p text:style-name="First_20_paragraph">31.03.2025</text:p>
      <text:p text:style-name="Text_20_body">28.03.2025.</text:p>
      <text:p text:style-name="Text_20_body">Столичный Департамент транспорта и развития дорожно-транспортной инфраструктуры ведет подготовку к проведению общегородского праздничного мероприятия «Московский мотофестиваль. Открытие мотосезона – 2025».</text:p>
      <text:p text:style-name="Text_20_body"><text:line-break/></text:p>
      <text:p text:style-name="Text_20_body">Цель проведения столь масштабного фестиваля - это повышение уровня безопасности дорожного движения и культуры вождения среди мотоциклистов на территории города Москвы, а также приобщение граждан к мотокультуре и популяризация мототранспорта в столице.</text:p>
      <text:p text:style-name="Text_20_body"><text:line-break/></text:p>
      <text:p text:style-name="Text_20_body">Мероприятие запланировано к проведению 26 апреля 2025 г. с 10:00 до 18:00 на смотровой площадке «Воробьёвы горы» (место сбора, старта и финиша мотоколонны, а также основное место проведения Мотофестиваля).</text:p>
      <text:p text:style-name="Text_20_body"><text:line-break/></text:p>
      <text:p text:style-name="Text_20_body">Предполагается, что в мероприятии участие примут более 10 тыс. человек.</text:p>
      <text:p text:style-name="Text_20_body"><text:line-break/></text:p>
      <text:p text:style-name="Text_20_body">Адрес страницы: <text:a xlink:type="simple" xlink:href="http://aeroport.mos.ru/presscenter/news/detail/12887489.html" office:name=""><text:span text:style-name="Definition">http://aeroport.mos.ru/presscenter/news/detail/12887489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31T15:10:39Z</meta:creation-date>
    <dc:date>2025-03-31T15:10:39Z</dc:date>
  </office:meta>
</office:document-meta>
</file>