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улице-усиевича-отремонтировали-асфальт"/>На улице Усиевича отремонтировали асфальт<text:bookmark-end text:name="на-улице-усиевича-отремонтировали-асфальт"/></text:h>
      <text:p text:style-name="First_20_paragraph">09.01.2025</text:p>
      <text:p text:style-name="Text_20_body"><text:span text:style-name="T1">9.01.2025. Специалисты ГБУ «Автомобильные дороги САО» отремонтировали асфальт на участке улицы Усиевича. Об этом сообщили в учреждении.</text:span></text:p>
      <text:p text:style-name="Text_20_body"><text:line-break/></text:p>
      <text:p text:style-name="Text_20_body">Ранее житель района Аэропорт сообщил о повреждении дорожного покрытия на проезжей части в этой локации. Обращение оперативно приняли в работу.</text:p>
      <text:p text:style-name="Text_20_body"><text:line-break/></text:p>
      <text:p text:style-name="Text_20_body">— Проблема устранена. По указанному адресу выполнены работы по локальному восстановлению асфальтобетонного покрытия, — отметили в учреждении.</text:p>
      <text:p text:style-name="Text_20_body"><text:line-break/></text:p>
      <text:p text:style-name="Text_20_body">Адрес страницы: <text:a xlink:type="simple" xlink:href="http://aeroport.mos.ru/presscenter/news/detail/12750341.html" office:name=""><text:span text:style-name="Definition">http://aeroport.mos.ru/presscenter/news/detail/12750341.html</text:span></text:a></text:p>
      <text:p text:style-name="Text_20_body"><text:a xlink:type="simple" xlink:href="http://aeroport.mos.ru" office:name=""><text:span text:style-name="Definition">Управа района Аэропор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09T10:19:04Z</meta:creation-date>
    <dc:date>2025-01-09T10:19:04Z</dc:date>
  </office:meta>
</office:document-meta>
</file>