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тровском-путевом-дворце-впервые-пройдет-масштабная-новогодняя-программа"/>В Петровском путевом дворце впервые пройдет масштабная новогодняя программа<text:bookmark-end text:name="в-петровском-путевом-дворце-впервые-пройдет-масштабная-новогодняя-программа"/></text:h>
      <text:p text:style-name="First_20_paragraph">05.12.2024</text:p>
      <text:p text:style-name="Text_20_body"><text:span text:style-name="T1">05.12.2024. С 23 декабря по 8 января в Петровском путевом дворце впервые пройдет масштабная новогодняя семейная интерактивная игра-путешествие по мотивам русских сказок в стилистике иллюстраций русского художника Ивана Билибина. Об этом сообщил официальный портал мэра и правительства Москвы.</text:span></text:p>
      <text:p text:style-name="Text_20_body"><text:line-break/></text:p>
      <text:p text:style-name="Text_20_body">«В этом году впервые в истории двери Петровского путевого дворца будут открыты для гостей нашего города и жителей, которые смогут провести здесь новогодние праздники всей семьей», — рассказал заместитель управляющего делами Мэра и Правительства Москвы Антон Михеев.</text:p>
      <text:p text:style-name="Text_20_body"><text:line-break/></text:p>
      <text:p text:style-name="Text_20_body">Принять участие в мероприятиях смогут посетители любого возраста. Гости праздника смогут полюбоваться стрельчатыми окнами и декором купола Круглого зала дворца. Трехмерные декораций для игр вдохновлены работами художника Ивана Билибина.</text:p>
      <text:p text:style-name="Text_20_body"><text:line-break/></text:p>
      <text:p text:style-name="Text_20_body">Посетителей встретит необычный поющий Дед Мороз, который умеет играть на свирели. В программе праздничной анимации — как подвижные игры, так и творческие мастер-классы: игра в бирюльки, «Бранное поле» с турниром на безопасных мечах, мастер-класс по созданию и украшению кокошника и многое другое. Гости также увидят спектакль по сказке Александра Пушкина «Золотой петушок» и послушать рождественские песнопения XVII века под аккомпанемент старинных музыкальных инструментов.</text:p>
      <text:p text:style-name="Text_20_body"><text:line-break/></text:p>
      <text:p text:style-name="Text_20_body">Адрес страницы: <text:a xlink:type="simple" xlink:href="http://aeroport.mos.ru/presscenter/news/detail/12704080.html" office:name=""><text:span text:style-name="Definition">http://aeroport.mos.ru/presscenter/news/detail/12704080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7T11:12:17Z</meta:creation-date>
    <dc:date>2025-01-17T11:12:17Z</dc:date>
  </office:meta>
</office:document-meta>
</file>