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колледже-на-усиевича-прошла-встреча-с-сотрудниками-мосгаза"/>В колледже на Усиевича прошла встреча с сотрудниками «Мосгаза»<text:bookmark-end text:name="в-колледже-на-усиевича-прошла-встреча-с-сотрудниками-мосгаза"/></text:h>
      <text:p text:style-name="First_20_paragraph">04.07.2022</text:p>
      <text:p text:style-name="Text_20_body"><text:span text:style-name="T1">Студенты и выпускники колледжа архитектуры и строительства №7 в районе Аэропорт встретились с представителями «Мосгаза». Об этом сообщили в администрации колледжа.</text:span></text:p>
      <text:p text:style-name="Text_20_body">- Гости рассказали будущим специалистам о перспективах и преимуществах продолжения карьеры в Мосгазе, ведь это дает возможность в развитии профессиональных навыков. Особенно это касается студентов, разбирающихся в эксплуатационной деятельности, строительстве и проектировании, - рассказал представитель администрации.</text:p>
      <text:p text:style-name="Text_20_body">Напомним, колледж архитектуры и строительства №7 находится по адресу: улица Усиевича, дом 31, корпус 3.</text:p>
      <text:p text:style-name="Text_20_body"><text:line-break/></text:p>
      <text:p text:style-name="Text_20_body">Адрес страницы: <text:a xlink:type="simple" xlink:href="http://aeroport.mos.ru/presscenter/news/detail/10911333.html" office:name=""><text:span text:style-name="Definition">http://aeroport.mos.ru/presscenter/news/detail/10911333.html</text:span></text:a></text:p>
      <text:p text:style-name="Text_20_body"><text:a xlink:type="simple" xlink:href="http://aeroport.mos.ru" office:name=""><text:span text:style-name="Definition">Управа района Аэропорт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20T18:07:16Z</meta:creation-date>
    <dc:date>2023-10-20T18:07:16Z</dc:date>
  </office:meta>
</office:document-meta>
</file>